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Heading1" style:master-page-name="MP0" style:family="paragraph">
      <style:paragraph-properties fo:break-before="page" fo:text-align="center" fo:margin-bottom="0.0833in"/>
    </style:style>
    <style:style style:name="T2" style:parent-style-name="DefaultParagraphFont" style:family="text">
      <style:text-properties fo:color="#1F4E79"/>
    </style:style>
    <style:style style:name="T3" style:parent-style-name="DefaultParagraphFont" style:family="text">
      <style:text-properties fo:font-weight="bold" style:font-weight-asian="bold" fo:color="#000000"/>
    </style:style>
    <style:style style:name="P4" style:parent-style-name="Heading1" style:family="paragraph">
      <style:paragraph-properties fo:text-align="center" fo:margin-bottom="0.0833in"/>
      <style:text-properties fo:font-weight="bold" style:font-weight-asian="bold" fo:color="#000000"/>
    </style:style>
    <style:style style:name="P5" style:parent-style-name="Normal" style:family="paragraph">
      <style:paragraph-properties fo:text-align="center"/>
      <style:text-properties style:font-name="Arial" style:font-name-complex="Arial" fo:font-weight="bold" style:font-weight-asian="bold" fo:color="#000000"/>
    </style:style>
    <style:style style:name="P6" style:parent-style-name="Normal" style:family="paragraph">
      <style:text-properties fo:font-weight="bold" style:font-weight-asian="bold" style:font-weight-complex="bold" fo:font-style="italic" style:font-style-asian="italic" style:font-style-complex="italic"/>
    </style:style>
    <style:style style:name="P7" style:parent-style-name="ListParagraph" style:family="paragraph"/>
    <style:style style:name="P8" style:parent-style-name="ListParagraph" style:family="paragraph"/>
    <style:style style:name="P9" style:parent-style-name="ListParagraph" style:family="paragraph"/>
    <style:style style:name="P10" style:parent-style-name="ListParagraph" style:family="paragraph"/>
    <style:style style:name="P11" style:parent-style-name="Normal" style:family="paragraph">
      <style:paragraph-properties fo:margin-left="0.25in">
        <style:tab-stops/>
      </style:paragraph-properties>
    </style:style>
    <style:style style:name="T12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P13" style:parent-style-name="Normal" style:family="paragraph">
      <style:paragraph-properties fo:margin-left="0.25in">
        <style:tab-stops/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h text:style-name="P1" text:outline-level="1"><text:span text:style-name="T2"><draw:frame draw:style-name="a0" draw:name="image1.jpg" text:anchor-type="as-char" svg:x="0in" svg:y="0in" svg:width="1.83333in" svg:height="1.42639in" style:rel-width="scale" style:rel-height="scale"><draw:image xlink:href="media/image1.jpeg" xlink:type="simple" xlink:show="embed" xlink:actuate="onLoad"/><svg:title/><svg:desc>A picture containing icon

Description automatically generated</svg:desc></draw:frame></text:span><text:span text:style-name="T3"><text:s/></text:span></text:h>
      <text:h text:style-name="P4" text:outline-level="1">MEMBERSHIP WORK GROUP</text:h>
      <text:p text:style-name="P5">Membership Trophy Rules.</text:p>
      <text:p text:style-name="Normal">The following guidelines are to be used when calculating the net increase in Membership for each Circle.</text:p>
      <text:p text:style-name="Normal">The results will be expressed as a percentage to level out anomalies<text:s/>associated with larger, vibrant Circles competing with smaller, rural Circles.</text:p>
      <text:p text:style-name="Normal">The MWG Chair’s decision is final in all cases.</text:p>
      <text:p text:style-name="Normal"/>
      <text:p text:style-name="P6">Calculation</text:p>
      <text:p text:style-name="Normal">The following figures will be used to determine the net growth in membership.<text:s/></text:p>
      <text:p text:style-name="Normal"/>
      <text:list text:style-name="LFO1" text:continue-numbering="true">
        <text:list-item>
          <text:p text:style-name="P7">Number of Members at start of Catenian Year in your Circle. <text:s/></text:p>
        </text:list-item>
        <text:list-item>
          <text:p text:style-name="P8">Number of deaths recorded in your Circle during the Catenian Year.</text:p>
        </text:list-item>
        <text:list-item>
          <text:p text:style-name="P9">Number of New members in the Catenian Year.</text:p>
        </text:list-item>
        <text:list-item>
          <text:p text:style-name="P10">Number of Resignations / forfeitures in the Catenian Year.</text:p>
        </text:list-item>
      </text:list>
      <text:p text:style-name="P11"/>
      <text:p text:style-name="Normal">The number of Members (1) less deaths (2) is the net<text:s/>sum, referred to as A.</text:p>
      <text:p text:style-name="Normal">The number of New enrolled Members (3) less any Resignations/forfeitures is net gain referred to as B.</text:p>
      <text:p text:style-name="Normal">B divided by A, expressed as a percentage is the net gain.</text:p>
      <text:p text:style-name="Normal"/>
      <text:p text:style-name="Normal">Example.<text:s/></text:p>
      <text:p text:style-name="Normal">(1) = 100, (2) = 4, giving a net 96 Members, referred to as<text:s/>A.</text:p>
      <text:p text:style-name="Normal">(3) = 10 new Members less (4) resignations = 3, gives a net increase of 7, referred to as B.</text:p>
      <text:p text:style-name="Normal">(B/A) <text:s text:c="2"/>7/96<text:s/><text:span text:style-name="T12">= 7.29% increase</text:span>. <text:s text:c="2"/>(Always calculate to 2 decimal points).</text:p>
      <text:p text:style-name="Normal"/>
      <text:p text:style-name="P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6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end"/>
      <style:text-properties style:font-name="Arial" style:font-name-complex="Arial" fo:font-size="14pt" style:font-size-asian="14pt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rial" style:font-name-asian="Times New Roman" style:font-name-complex="Arial" fo:font-size="14pt" style:font-size-asian="14pt" style:font-size-complex="12pt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John Russell</meta:initial-creator>
    <dc:creator>Lorraine Gatehouse</dc:creator>
    <meta:creation-date>2023-01-09T15:45:00Z</meta:creation-date>
    <dc:date>2023-01-09T15:45:00Z</dc:date>
    <meta:template xlink:href="Normal" xlink:type="simple"/>
    <meta:editing-cycles>2</meta:editing-cycles>
    <meta:editing-duration>PT0S</meta:editing-duration>
    <meta:document-statistic meta:page-count="1" meta:paragraph-count="2" meta:word-count="172" meta:character-count="1155" meta:row-count="8" meta:non-whitespace-character-count="985"/>
  </office:meta>
</office:document-meta>
</file>